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4AD00000381F5ECFF3686D8B4D1.jpg" manifest:media-type="image/jpeg"/>
  <manifest:file-entry manifest:full-path="Pictures/10000000000004AD00000381BBB823D7D412788E.jpg" manifest:media-type="image/jpeg"/>
  <manifest:file-entry manifest:full-path="Pictures/10004FF4000059A9000044E021A6C70B41AD24F0.wmf" manifest:media-type="image/x-wmf"/>
  <manifest:file-entry manifest:full-path="Pictures/10000000000004AD0000038191DD965E8F8F57E4.jpg" manifest:media-type="image/jpeg"/>
  <manifest:file-entry manifest:full-path="Pictures/10000000000004AD0000038118DF0CC43E028F38.jpg" manifest:media-type="image/jpeg"/>
  <manifest:file-entry manifest:full-path="Pictures/10000000000004AD0000038142BACC0EE1520FCF.jpg" manifest:media-type="image/jpeg"/>
  <manifest:file-entry manifest:full-path="Pictures/10000201000003270000026B0F3F95189E36AB66.png" manifest:media-type="image/png"/>
  <manifest:file-entry manifest:full-path="Pictures/10000000000004AD000003816085A8B4DF541307.jpg" manifest:media-type="image/jpeg"/>
  <manifest:file-entry manifest:full-path="Pictures/10000000000004AD0000038110F9BFB7D8BBEC23.jpg" manifest:media-type="image/jpeg"/>
  <manifest:file-entry manifest:full-path="Pictures/10000000000004AD00000381D4D700A3BBA3F802.jpg" manifest:media-type="image/jpe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1" svg:font-family="Arial" style:font-family-generic="swiss"/>
    <style:font-face style:name="Times New Roman" svg:font-family="'Times New Roman'"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
      <style:text-properties fo:font-style="italic" style:font-style-asian="italic"/>
    </style:style>
    <style:style style:name="P2" style:family="paragraph" style:parent-style-name="Standard">
      <style:text-properties fo:font-size="14pt" fo:font-weight="bold" style:font-size-asian="14pt" style:font-weight-asian="bold" style:font-size-complex="14pt"/>
    </style:style>
    <style:style style:name="P3" style:family="paragraph" style:parent-style-name="Standard" style:list-style-name="WWNum1"/>
    <style:style style:name="P4" style:family="paragraph">
      <loext:graphic-properties draw:fill="none"/>
      <style:paragraph-properties fo:text-align="center"/>
    </style:style>
    <style:style style:name="T1" style:family="text">
      <style:text-properties fo:font-style="italic" style:font-style-asian="italic"/>
    </style:style>
    <style:style style:name="gr1" style:family="graphic">
      <style:graphic-properties draw:stroke="none" svg:stroke-width="0in" draw:fill="none" draw:textarea-horizontal-align="center" draw:textarea-vertical-align="middle" draw:color-mode="standard" draw:luminance="0%" draw:contrast="0%" draw:gamma="100%" draw:red="0%" draw:green="0%" draw:blue="0%" fo:clip="rect(0in, 0in, 0in, 0in)" draw:image-opacity="100%" style:mirror="none" fo:margin-left="0in" fo:margin-right="0in" fo:margin-top="0in" fo:margin-bottom="0in" style:run-through="foreground" style:wrap="run-through" style:number-wrapped-paragraphs="no-limit" style:vertical-pos="top" style:vertical-rel="baseline"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text:s/>Reversible BIRD Wattmeter Mods under $10 for a Lazy Afternoon</text:p>
      <text:p text:style-name="Standard">Fred Glenn, K9SO</text:p>
      <text:p text:style-name="Standard"/>
      <text:p text:style-name="Standard"><text:s text:c="5"/>The Bird Wattmeter is one of the most important and useful pieces of gear in most ham shacks. While originally designed for portability, it is often used as part of the built-in equipment to monitor power inputs and outputs. As convenient as it is for portable use, it becomes somewhat cumbersome if one wants it mounted in plain view at the operating position. The large cables that connect to it often determine which way the meter will face and always limit where it can be placed. Also, when I retired my old SB-200 Heathkit amplifier and acquired its big brother, the SB-220, I was faced with a familiar dilemma: I only had a 1KW HF element for my BIRD wattmeter (which was perfect for the SB-200), but I needed a larger 2500w slug in order to monitor the 1200-1500w output power of the larger SB-220. Then came the “sticker shock” at the price of a new 2500 watt HF element and I wondered if there wasn’t a better way, or at least a cheaper one.</text:p>
      <text:p text:style-name="Standard"/>
      <text:p text:style-name="Standard">Described here are three reversible “mods” to the model 43 wattmeter that can be used together or independently:</text:p>
      <text:p text:style-name="Standard"/>
      <text:list xml:id="list3612928832" text:style-name="WWNum1">
        <text:list-item>
          <text:p text:style-name="P3">A useful and switchable scale doubler</text:p>
        </text:list-item>
        <text:list-item>
          <text:p text:style-name="P3">A pluggable connection to use the internal sensor to drive an external meter</text:p>
        </text:list-item>
        <text:list-item>
          <text:p text:style-name="P3">A pluggable connection to allow the internal meter to be driven by an external sensor.</text:p>
        </text:list-item>
      </text:list>
      <text:p text:style-name="Standard"/>
      <text:p text:style-name="Standard">Also described here are ways to use other sensitivities of meter movements. The original 30uA movement is difficult to find and always costly. More standard 50uA movements are often found in many adequately maintained junk boxes or surplus meters are easily found for under $10.</text:p>
      <text:p text:style-name="Standard"/>
      <text:p text:style-name="Standard">All of these “mods” are made in such a way as to retain the original portability of the model 43. They can also be simply removed if desired to restore the unit to its original condition.</text:p>
      <text:p text:style-name="Standard"/>
      <text:p text:style-name="Standard"><text:s text:c="5"/>The first thought for the scale doubler was to simply parallel a resistor of suitable size across the BIRD meter so as to be able to measure higher powers (desensitize the meter). This method was actually described in an earlier QST article by XXXX ( xxx, 200x issue). It was important that this be switchable with a protected switch cover. </text:p>
      <text:p text:style-name="Standard"/>
      <text:p text:style-name="Standard"><text:s text:c="5"/>This first mod only takes an hour or so of work and gives a simple 2X multiplier for the wattmeter scale. A schedule 40 PVC ½” threaded pipe connector that can be found in almost any hardware store is used to mount a switch and a 10 turn 5K pot on the side of the wattmeter. The needed parts and schematic for all of the mods are shown in figure 1. </text:p>
      <text:p text:style-name="Standard"/>
      <text:p text:style-name="Standard"><text:soft-page-break/><draw:frame text:anchor-type="as-char" draw:z-index="0" draw:name="Shape1" draw:style-name="gr1" draw:text-style-name="P4" svg:width="5.9894in" svg:height="4.4894in"><draw:image xlink:href="Pictures/10000000000004AD00000381BBB823D7D412788E.jpg" xlink:type="simple" xlink:show="embed" xlink:actuate="onLoad" draw:mime-type="image/jpeg"><text:p/></draw:image></draw:frame></text:p>
      <text:p text:style-name="Standard"><text:s text:c="3"/></text:p>
      <text:p text:style-name="Standard">Figure 1. Most of the parts needed for all three wattmeter “Mods” can be found in a typical “junkbox”. Meters are optional.</text:p>
      <text:p text:style-name="Standard"/>
      <text:p text:style-name="Standard"><text:soft-page-break/><draw:frame text:anchor-type="as-char" draw:z-index="1" draw:name="Shape2" draw:style-name="gr1" draw:text-style-name="P4" svg:width="6.2858in" svg:height="4.8307in"><draw:image xlink:href="Pictures/10004FF4000059A9000044E021A6C70B41AD24F0.wmf" xlink:type="simple" xlink:show="embed" xlink:actuate="onLoad" draw:mime-type="image/x-wmf"><text:p/></draw:image><draw:image xlink:href="Pictures/10000201000003270000026B0F3F95189E36AB66.png" xlink:type="simple" xlink:show="embed" xlink:actuate="onLoad" draw:mime-type="image/png"/></draw:frame></text:p>
      <text:p text:style-name="Standard"/>
      <text:p text:style-name="P1">Figure 1a: All of the Mods are shown here. When the connecting plug is removed and the switch is operated (closed), the meter will read 2x scale. When all plugs are removed and the switch is open, the meter operates in the original configuration. The jack allows an external meter to be driven off of the internal sensor or an external sensor to drive the internal meter. The stereo jack and switch are mounted in the existing BIRD wattmeter openings using standard PVC pipe fittings.</text:p>
      <text:p text:style-name="Standard"/>
      <text:p text:style-name="Standard"><text:s text:c="6"/>The outside of the PVC connector was spray painted with some crackle finish spray paint, and the switch was mounted on a suitably sized washer on the inside. The 5K multi-turn pot is soldered directly to the switch terminals and then two twisted wires for connection to the meter are added. The insides are filled with some silicone caulking compound for mechanical stability. The housing of the PVC connector provides protection for the toggle switch against damage or accidental switching. The finished assembly, mounted in the wattmeter spare element hole (using a standard electrical box hex nut on the inside), is shown in figures 2 and 3.</text:p>
      <text:p text:style-name="Standard"/>
      <text:p text:style-name="Standard"><text:soft-page-break/><draw:frame text:anchor-type="as-char" draw:z-index="2" draw:name="Shape3" draw:style-name="gr1" draw:text-style-name="P4" svg:width="5.9894in" svg:height="4.4894in"><draw:image xlink:href="Pictures/10000000000004AD0000038142BACC0EE1520FCF.jpg" xlink:type="simple" xlink:show="embed" xlink:actuate="onLoad" draw:mime-type="image/jpeg"><text:p/></draw:image></draw:frame></text:p>
      <text:p text:style-name="Standard"><text:s text:c="3"/><text:span text:style-name="T1">Figure 2: Mod#1 mounted in spare element hole using a standard PVC connector </text:span></text:p>
      <text:p text:style-name="Standard"><text:soft-page-break/><draw:frame text:anchor-type="as-char" draw:z-index="3" draw:name="Shape4" draw:style-name="gr1" draw:text-style-name="P4" svg:width="5.9894in" svg:height="4.4894in"><draw:image xlink:href="Pictures/10000000000004AD0000038191DD965E8F8F57E4.jpg" xlink:type="simple" xlink:show="embed" xlink:actuate="onLoad" draw:mime-type="image/jpeg"><text:p/></draw:image></draw:frame></text:p>
      <text:p text:style-name="P1">Figure 3: Inside view of Mod#1. The resistor’s connection to the meter is disconnected with the added switch (not shown inside the housing) and original, normal operation is returned.</text:p>
      <text:p text:style-name="Standard"/>
      <text:p text:style-name="Standard"><text:s/>Connect the wattmeter to an RF source and adjust the pot until it reads the same as when the switch is off (on a different 2X scale of course). You now have a switchable “element range extender”. This mod is easily removable should you ever wish to remove it, yet it presents a professional look while installed. I will caution the reader that the act of adding a parallel resistance to the meter will slow down the response time. This is because the meter is an inductance and the addition of a parallel resistance will increase its time constant. This effect is only when the resistor is switched in of course, and it is not excessive. Just be aware that the wattmeter needle will not be as responsive with the expanded scale activated as it is with the stock configuration.</text:p>
      <text:p text:style-name="Standard"/>
      <text:p text:style-name="Standard"><text:s text:c="5"/>The other “problem” with using the wattmeter while operating is the need to bring the large RF cables up to the front of the operating position so that the meter movement can be seen from the operating position. This brings us to mod#2, using the internal sensor to drive an external meter, or using an external sensor to drive the internal meter. Either way allows the viewing meter to be placed in a more convenient location.</text:p>
      <text:p text:style-name="Standard"/>
      <text:p text:style-name="Standard"><text:s text:c="5"/>Using a “shorting” type stereo jack again mounted in the other spare element hole allows both connection in one jack assembly. The jack can be mounted in a PVC adapter with a fender washer for backing. <text:s/>Referring once again to the schematic, if the mating <text:soft-page-break/>plug is wired to the TIP and SLEEVE connections, the internal SENSOR can be used to drive an externally mounted METER. When portability is desired, the plug can simply be removed. In a similar fashion, if the mating plug is wired to the RING and SLEEVE connections, the internal METER can be driven from an external SENSOR.</text:p>
      <text:p text:style-name="Standard"/>
      <text:p text:style-name="Standard"><text:s text:c="5"/>Most users of the Model 43 wattmeter know how easy it is to remove the panel meter from the original housing and mount it elsewhere. But the available cable length is only about 36” and if mounting farther away is desired, a new cable is needed. Of course, most owners don’t want to permanently modify the wattmeter in any way, so I looked for the special connector BIRD uses on the RF pickup assembly. Once again, after a period of sticker shock at the prices, I looked for a better way. As it turns out, the outer thread of the wattmeter connector is the same as is used in the standard PL-259 “UHF” connector. The hole in the center of the common PL-259 is also the same diameter as the center button of the wattmeter connector, so it slips snugly over it. The center pin of the PL-259 needs to be cut back a bit and then any (reasonable) length of RG-58 or suitable shielded cable can be run to the remote meter. Care must be used not to fill the center of the PL259 center pin entirely when soldering in the shielded cable so that is will still slip over the center pin of the wattmeter connector. A tiny spring placed inside the housing will add some compression to the connection. You can find a suitable spring at your local hardware store. <text:s/>Figure 3 shows the finished connector. I’ll leave the mounting method for the remote meter up to the reader. </text:p>
      <text:p text:style-name="Standard"/>
      <text:p text:style-name="Standard"><draw:frame text:anchor-type="as-char" draw:z-index="4" draw:name="Shape5" draw:style-name="gr1" draw:text-style-name="P4" svg:width="5.9894in" svg:height="4.4894in"><draw:image xlink:href="Pictures/10000000000004AD000003816085A8B4DF541307.jpg" xlink:type="simple" xlink:show="embed" xlink:actuate="onLoad" draw:mime-type="image/jpeg"><text:p/></draw:image></draw:frame></text:p>
      <text:p text:style-name="P1"><text:soft-page-break/>Figure 3: PL259 UHF connector used to interface pickup unit for remote mounting. This technique will not fit inside the Model 43 without removing the pickup unit due to the length of the connector body. </text:p>
      <text:p text:style-name="P1"/>
      <text:p text:style-name="Standard">Lastly comes the use of a 50uA meter movement. <text:s/>Bird uses a 30uA meter movement in the Model 43 wattmeter. While they likely chose this value for some very good reasons, it makes finding a replacement or adding a remote meter very difficult (or at least expensive). Once again I had that déjà vu sticker shock feeling. </text:p>
      <text:p text:style-name="Standard"/>
      <text:p text:style-name="Standard"><text:s text:c="5"/>Meters with a good 50uA movement are quite common and easily found at flea markets or the internet in the $5-$10 range. If these could be used and driven by the Model 43, it would open up a lot of opportunities. Remote mounting as previously described for sure, but also with all of the BIRD pickup units available as surplus, an inexpensive meter permanently mounted in a homebrew amplifier or tuner would also be possible. The BIRD elements are essentially “square law” detectors and the square of the output current is proportional to output power. This is evidenced by the logarithmic scale on the original meter. Without getting into the math but simply extending that logarithmic scale, I calculated that a 3X power level (as compared to the stock full scale meter) would register as approximately 54uA. So a 100w slug would indicate full scale at just under 300 watts if used with a 50uA meter movement. Likewise, the scale of a 1000 watt slug can be expanded to over 2500 watts full scale while eliminating the previously mentioned time constant problems. Readability gets a bit compressed at the high end and perhaps readability is not as good as the original at the high end, but it’s a great meter for tuning and general monitoring measurements, especially if you need an expanded scale. </text:p>
      <text:p text:style-name="Standard"/>
      <text:p text:style-name="Standard"><text:s text:c="5"/>It is a simple matter to change meter scales on a meter using one of the many programs and a standard ink jet printer. I used a program by XXXXX. The settings used are posted on my website at <text:a xlink:type="simple" xlink:href="http://www.K9SO.net/" text:style-name="Internet_20_link" text:visited-style-name="Visited_20_Internet_20_Link"><text:span text:style-name="Internet_20_link">http://www.K9SO.net</text:span></text:a> <text:s/>and a remotely-mounted 50uA meter with the new scales is shown in figures 4 and 5. Simply connect the remote 50uA meter through the ¼” shorting phone jack and when removed, it reconnects the original meter electrically for portability.</text:p>
      <text:p text:style-name="Standard"/>
      <text:p text:style-name="Standard"><text:soft-page-break/><draw:frame text:anchor-type="as-char" draw:z-index="5" draw:name="Shape6" draw:style-name="gr1" draw:text-style-name="P4" svg:width="5.9894in" svg:height="4.4894in"><draw:image xlink:href="Pictures/10000000000004AD00000381F5ECFF3686D8B4D1.jpg" xlink:type="simple" xlink:show="embed" xlink:actuate="onLoad" draw:mime-type="image/jpeg"><text:p/></draw:image></draw:frame></text:p>
      <text:p text:style-name="Standard"/>
      <text:p text:style-name="Standard">Figure 4: New meter scale on 50uA meter movement. Full legal power is nearly 75% full scale and easily readable for tuning. </text:p>
      <text:p text:style-name="Standard"/>
      <text:p text:style-name="Standard"><text:soft-page-break/><draw:frame text:anchor-type="as-char" draw:z-index="6" draw:name="Shape7" draw:style-name="gr1" draw:text-style-name="P4" svg:width="5.9894in" svg:height="4.4894in"><draw:image xlink:href="Pictures/10000000000004AD0000038110F9BFB7D8BBEC23.jpg" xlink:type="simple" xlink:show="embed" xlink:actuate="onLoad" draw:mime-type="image/jpeg"><text:p/></draw:image></draw:frame></text:p>
      <text:p text:style-name="Standard">Figure <text:span text:style-name="T1">5: an example mounting for a remote 50uA meter</text:span></text:p>
      <text:p text:style-name="Standard"/>
      <text:p text:style-name="Standard"><text:s text:c="5"/>Figure 6 shows the still portable meter with all of the mods installed. Of course, mod#2 (jack) was used for the base operation and meter connections. Mod#1 (sensitivity) can be used while portable.</text:p>
      <text:p text:style-name="Standard"/>
      <text:p text:style-name="Standard"><text:soft-page-break/><draw:frame text:anchor-type="as-char" draw:z-index="7" draw:name="Shape8" draw:style-name="gr1" draw:text-style-name="P4" svg:width="5.9894in" svg:height="4.4894in"><draw:image xlink:href="Pictures/10000000000004AD00000381D4D700A3BBA3F802.jpg" xlink:type="simple" xlink:show="embed" xlink:actuate="onLoad" draw:mime-type="image/jpeg"><text:p/></draw:image></draw:frame></text:p>
      <text:p text:style-name="P1">Figure 6: On the left, Mod#1 is mounted with an ON/OFF switch. On the right, the remote shorting jack is mounted in the PVC connector (before painting). The final meter can still be used as a portable with the original electrical connections and performance. All of the MODS can be removed quickly and the meter returned to its original condition for resale. </text:p>
      <text:p text:style-name="Standard"/>
      <text:p text:style-name="Standard"><text:s text:c="5"/>The result is an “extensively modified” meter that has dual scale (2x) expanded operation while operated portable and is capable of driving a remote meter either with an original 30uA meter or a less expensive 50uA meter movement with an expanded range. All of the modifications can be removed and the Model 43 returned to its original condition within minutes if the meter is ever to be resold. <text:s/></text:p>
      <text:p text:style-name="Standard"/>
      <text:p text:style-name="Standard"><text:s text:c="5"/>One last (additional) Mod … . If you have an old Model 43 with a broken meter, you can use the 50uA movement trick to replace it too. The meter mounting is quite standard and with a bit of flea market searching you can find a 90.4mm diameter (approx 3-1/2”) meter with a 50uA movement. I found one on an old HP608 “boat anchor” signal generator. Figure 7 shows this replacement meter mounted in the Model 43 housing and rescaled. <text:s/></text:p>
      <text:p text:style-name="Standard"/>
      <text:p text:style-name="Standard"/>
      <text:p text:style-name="Standard"/>
      <text:p text:style-name="Standard"/>
      <text:p text:style-name="Standard"><text:soft-page-break/><draw:frame text:anchor-type="as-char" draw:z-index="8" draw:name="Shape9" draw:style-name="gr1" draw:text-style-name="P4" svg:width="5.9894in" svg:height="4.4894in"><draw:image xlink:href="Pictures/10000000000004AD0000038118DF0CC43E028F38.jpg" xlink:type="simple" xlink:show="embed" xlink:actuate="onLoad" draw:mime-type="image/jpeg"><text:p/></draw:image></draw:frame></text:p>
      <text:p text:style-name="Standard"/>
      <text:p text:style-name="Standard"><text:span text:style-name="T1">Figure 7: A re-scaled 50uA movement mounted in a Model 43 case replacing a broken meter (background). This meter was originally found on an HP signal generator model 608C picked up for $5 at a flea market, rescaled, and given new life here. <text:s/>The new meter will read approximately 3X the rating of the inserted element at full scale</text:span>.</text:p>
      <text:p text:style-name="Standard"/>
      <text:p text:style-name="Standard">Thanks to my friends K9UQN, KC9JOB and my big brother K2OC for all their help, suggestions and feedback.</text:p>
      <text:p text:style-name="Standard"/>
      <text:p text:style-name="Standard"><text:s/>--- 73 ---</text:p>
      <text:p text:style-name="Standard"/>
      <text:p text:style-name="Standard">K9SO</text:p>
      <text:p text:style-name="Standard"/>
      <text:p text:style-name="Standard"/>
      <text:p text:style-name="Standard"><text:s text:c="5"/></text:p>
      <text:p text:style-name="Standard"/>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1" svg:font-family="Arial" style:font-family-generic="swiss"/>
    <style:font-face style:name="Times New Roman" svg:font-family="'Times New Roman'"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Times New Roman" fo:font-size="10pt" fo:language="en" fo:country="US" style:letter-kerning="false" style:font-name-asian="Times New Roman1" style:font-size-asian="10pt" style:language-asian="en" style:country-asian="US"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5in" style:writing-mode="lr-tb"/>
      <style:text-properties style:use-window-font-color="true" loext:opacity="0%" style:font-name="Times New Roman" fo:font-size="10pt" fo:language="en" fo:country="US" style:letter-kerning="false" style:font-name-asian="Times New Roman1" style:font-size-asian="10pt" style:language-asian="en" style:country-asian="US" style:font-name-complex="Times New Roman1" style:font-size-complex="10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in" fo:margin-bottom="0in" style:contextual-spacing="false" fo:text-align="start" style:justify-single-word="false" fo:orphans="2" fo:widows="2" style:writing-mode="lr-tb"/>
      <style:text-properties fo:font-size="12pt" style:font-size-asian="12pt" style:font-size-complex="12pt"/>
    </style:style>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Default_20_Paragraph_20_Font" style:display-name="Default Paragraph Font" style:family="text"/>
    <style:style style:name="Internet_20_link" style:display-name="Internet link" style:family="text" style:parent-style-name="Default_20_Paragraph_20_Font">
      <style:text-properties fo:color="#0000ff" loext:opacity="100%" style:text-underline-style="solid" style:text-underline-width="auto" style:text-underline-color="font-color"/>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2" style:num-format="a" style:num-letter-sync="true" text:display-levels="2">
        <style:list-level-properties text:list-level-position-and-space-mode="label-alignment">
          <style:list-level-label-alignment text:label-followed-by="listtab" text:list-tab-stop-position="1.25in" fo:text-indent="-0.25in" fo:margin-left="1.25in"/>
        </style:list-level-properties>
      </text:list-level-style-number>
      <text:list-level-style-number text:level="3" style:num-format="i" text:display-levels="2">
        <style:list-level-properties text:list-level-position-and-space-mode="label-alignment" fo:text-align="end">
          <style:list-level-label-alignment text:label-followed-by="listtab" text:list-tab-stop-position="1.75in" fo:text-indent="-0.1252in" fo:margin-left="1.75in"/>
        </style:list-level-properties>
      </text:list-level-style-number>
      <text:list-level-style-number text:level="4" style:num-format="1" text:display-levels="2">
        <style:list-level-properties text:list-level-position-and-space-mode="label-alignment">
          <style:list-level-label-alignment text:label-followed-by="listtab" text:list-tab-stop-position="2.25in" fo:text-indent="-0.25in" fo:margin-left="2.25in"/>
        </style:list-level-properties>
      </text:list-level-style-number>
      <text:list-level-style-number text:level="5" style:num-format="a" style:num-letter-sync="true" text:display-levels="2">
        <style:list-level-properties text:list-level-position-and-space-mode="label-alignment">
          <style:list-level-label-alignment text:label-followed-by="listtab" text:list-tab-stop-position="2.75in" fo:text-indent="-0.25in" fo:margin-left="2.75in"/>
        </style:list-level-properties>
      </text:list-level-style-number>
      <text:list-level-style-number text:level="6" style:num-format="i" text:display-levels="2">
        <style:list-level-properties text:list-level-position-and-space-mode="label-alignment" fo:text-align="end">
          <style:list-level-label-alignment text:label-followed-by="listtab" text:list-tab-stop-position="3.25in" fo:text-indent="-0.1252in" fo:margin-left="3.25in"/>
        </style:list-level-properties>
      </text:list-level-style-number>
      <text:list-level-style-number text:level="7" style:num-format="1" text:display-levels="2">
        <style:list-level-properties text:list-level-position-and-space-mode="label-alignment">
          <style:list-level-label-alignment text:label-followed-by="listtab" text:list-tab-stop-position="3.75in" fo:text-indent="-0.25in" fo:margin-left="3.75in"/>
        </style:list-level-properties>
      </text:list-level-style-number>
      <text:list-level-style-number text:level="8" style:num-format="a" style:num-letter-sync="true" text:display-levels="2">
        <style:list-level-properties text:list-level-position-and-space-mode="label-alignment">
          <style:list-level-label-alignment text:label-followed-by="listtab" text:list-tab-stop-position="4.25in" fo:text-indent="-0.25in" fo:margin-left="4.25in"/>
        </style:list-level-properties>
      </text:list-level-style-number>
      <text:list-level-style-number text:level="9" style:num-format="i" text:display-levels="2">
        <style:list-level-properties text:list-level-position-and-space-mode="label-alignment" fo:text-align="end">
          <style:list-level-label-alignment text:label-followed-by="listtab" text:list-tab-stop-position="4.75in" fo:text-indent="-0.1252in" fo:margin-left="4.7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1in" fo:margin-bottom="1in" fo:margin-left="1.25in" fo:margin-right="1.25in" style:writing-mode="lr-tb" style:layout-grid-color="#c0c0c0" style:layout-grid-lines="36" style:layout-grid-base-height="0.25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title>Three Reversible BIRD Wattmeter Mods under $10 for a Lazy Afternoon</dc:title>
    <meta:initial-creator>.</meta:initial-creator>
    <dc:creator>Warren Stone</dc:creator>
    <meta:editing-cycles>2</meta:editing-cycles>
    <meta:print-date>2008-04-04T17:52:00</meta:print-date>
    <meta:creation-date>2013-03-20T08:31:00</meta:creation-date>
    <dc:date>2013-03-20T08:31:00</dc:date>
    <meta:editing-duration>PT1M</meta:editing-duration>
    <meta:generator>LibreOffice/7.1.1.2$Windows_X86_64 LibreOffice_project/fe0b08f4af1bacafe4c7ecc87ce55bb426164676</meta:generator>
    <meta:document-statistic meta:table-count="0" meta:image-count="0" meta:object-count="0" meta:page-count="11" meta:paragraph-count="45" meta:word-count="2033" meta:character-count="11505" meta:non-whitespace-character-count="9418"/>
    <meta:user-defined meta:name="AppVersion">12.0000</meta:user-defined>
    <meta:user-defined meta:name="Company">IC-MEDIA</meta:user-defined>
    <meta:template xlink:type="simple" xlink:actuate="onRequest" xlink:title="Normal" xlink:href=""/>
  </office:meta>
</office:document-meta>
</file>